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aan Verlengde Scholtenskanaal WZ sectie E perceelnr. 4102 te Emmer-Compascu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R-COMPASCUUM</text:span>
          </text:p>
            <text:p text:style-name="common-al">16 juli 2026, <text:span text:style-name="nadrukvet">Verlengde Scholtenskanaal WZ sectie E perceelnr. 4102,</text:span> het bouwen van een woning (2026-174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5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749</meta:user-defined>
    <dc:language>nl</dc:language>
    <meta:user-defined meta:name="OVERHEIDop.locatietype/OVERHEIDop.gebiedsmarkering">Perceel</meta:user-defined>
    <meta:user-defined meta:name="DC.title">Toestemming voor het bouwen van een woning aan Verlengde Scholtenskanaal WZ sectie E perceelnr. 4102 te Emmer-Compascuum</meta:user-defined>
    <meta:user-defined meta:name="DCTERMS.W3CDTF/DCTERMS.available">2026-07-28</meta:user-defined>
    <meta:user-defined meta:name="DCTERMS.W3CDTF/OVERHEIDop.jaargang">2026</meta:user-defined>
    <meta:user-defined meta:name="OVERHEIDop.publicationIssue">361058</meta:user-defined>
    <meta:user-defined meta:name="OVERHEIDop.GmbID/DC.identifier">gmb-2026-361058</meta:user-defined>
    <meta:user-defined meta:name="OVERHEIDop.versieInformatie"/>
  </office:meta>
</office:document-meta>
</file>