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riolering en herinrichten van de Weerdingerstraat (fase 1) aan Weerdingerstraat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21 juli 2026, <text:span text:style-name="nadrukvet">Weerdingerstraat,</text:span> het vervangen van riolering en herinrichten van de Weerdingerstraat (fase 1) (2026-1657)</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text:p>
            <text:p text:style-name="last-al">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105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5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5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57</meta:user-defined>
    <dc:language>nl</dc:language>
    <meta:user-defined meta:name="OVERHEIDop.locatietype/OVERHEIDop.gebiedsmarkering">Weg</meta:user-defined>
    <meta:user-defined meta:name="DC.title">Toestemming voor het vervangen van riolering en herinrichten van de Weerdingerstraat (fase 1) aan Weerdingerstraat te Emmen</meta:user-defined>
    <meta:user-defined meta:name="DCTERMS.W3CDTF/DCTERMS.available">2026-07-28</meta:user-defined>
    <meta:user-defined meta:name="DCTERMS.W3CDTF/OVERHEIDop.jaargang">2026</meta:user-defined>
    <meta:user-defined meta:name="OVERHEIDop.publicationIssue">361055</meta:user-defined>
    <meta:user-defined meta:name="OVERHEIDop.GmbID/DC.identifier">gmb-2026-361055</meta:user-defined>
    <meta:user-defined meta:name="OVERHEIDop.versieInformatie"/>
  </office:meta>
</office:document-meta>
</file>