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kadastraal perceel D7708 nabij Vierschaar 1 in Naa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juli 2026 besloten om de beslistermijn voor de aanvraag met zaaknummer Z2026-00001132 voor het plaatsen van een vlaggenmast in de openbare ruimte op locatie kadastraal perceel D7708 nabij Vierschaar 1 in Naarden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6104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4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4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meta:user-defined meta:name="OVERHEIDop.referentienummer">Rx.Mission zaak Z2026-00001132</meta:user-defined>
    <meta:user-defined meta:name="DCTERMS.abstract">Betreft: Beschikking verlenging beslistermijn op locatie kadastraal perceel D7708 nabij Vierschaar 1 in Naarden</meta:user-defined>
    <dc:language>nl</dc:language>
    <meta:user-defined meta:name="OVERHEIDop.locatietype/OVERHEIDop.gebiedsmarkering">Vlak</meta:user-defined>
    <meta:user-defined meta:name="DC.title">Verlengingsbesluit omgevingsvergunning kadastraal perceel D7708 nabij Vierschaar 1 in Naard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047</meta:user-defined>
    <meta:user-defined meta:name="OVERHEIDop.GmbID/DC.identifier">gmb-2026-361047</meta:user-defined>
    <meta:user-defined meta:name="OVERHEIDop.versieInformatie"/>
  </office:meta>
</office:document-meta>
</file>