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kadastrale percelen A 1802 t/m 1819, 2497, 2500, 2502 en 2503 (fase 9, project De Krijgsman) in 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juli 2026 besloten om de beslistermijn voor de aanvraag met zaaknummer Z2026-00001201 voor het bouwen van 74 woningen en het plaatsen beschoeiingen en vlonders op locatie kadastrale percelen A 1802 t/m 1819, 2497, 2500, 2502 en 2503 (fase 9, project De Krijgsman) in Muiden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6104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201</meta:user-defined>
    <meta:user-defined meta:name="DCTERMS.abstract">Betreft: Beschikking verlenging beslistermijn op locatie kadastrale percelen A 1802 t/m 1819, 2497, 2500, 2502 en 2503 (fase 9, project De Krijgsman) in Muiden</meta:user-defined>
    <dc:language>nl</dc:language>
    <meta:user-defined meta:name="OVERHEIDop.locatietype/OVERHEIDop.gebiedsmarkering">Vlak</meta:user-defined>
    <meta:user-defined meta:name="DC.title">Verlengingsbesluit omgevingsvergunning kadastrale percelen A 1802 t/m 1819, 2497, 2500, 2502 en 2503 (fase 9, project De Krijgsman) in Muid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43</meta:user-defined>
    <meta:user-defined meta:name="OVERHEIDop.GmbID/DC.identifier">gmb-2026-361043</meta:user-defined>
    <meta:user-defined meta:name="OVERHEIDop.versieInformatie"/>
  </office:meta>
</office:document-meta>
</file>