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een woning aan Julianalaan 56 te Schoone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SCHOONEBEEK </text:span>
          </text:p>
            <text:p text:style-name="common-al">16 juli 2026, <text:span text:style-name="nadrukvet">Julianalaan 56</text:span>, het uitbreiden van een woning (2026-186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10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61</meta:user-defined>
    <dc:language>nl</dc:language>
    <meta:user-defined meta:name="OVERHEIDop.locatietype/OVERHEIDop.gebiedsmarkering">Adres</meta:user-defined>
    <meta:user-defined meta:name="DC.title">Aanvraag vergunning voor het uitbreiden van een woning aan Julianalaan 56 te Schoonebe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28</meta:user-defined>
    <meta:user-defined meta:name="OVERHEIDop.GmbID/DC.identifier">gmb-2026-361028</meta:user-defined>
    <meta:user-defined meta:name="OVERHEIDop.versieInformatie"/>
  </office:meta>
</office:document-meta>
</file>