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Schepershof 43 te Nieuw-Dor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NIEUW-DORDRECHT</text:span>
          </text:p>
            <text:p text:style-name="common-al">17 juli 2026, <text:span text:style-name="nadrukvet">Schepershof 43,</text:span> het plaatsen van een dakkapel (2026-1892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10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92</meta:user-defined>
    <dc:language>nl</dc:language>
    <meta:user-defined meta:name="OVERHEIDop.locatietype/OVERHEIDop.gebiedsmarkering">Adres</meta:user-defined>
    <meta:user-defined meta:name="DC.title">Aanvraag vergunning voor het plaatsen van een dakkapel aan Schepershof 43 te Nieuw-Dordrech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19</meta:user-defined>
    <meta:user-defined meta:name="OVERHEIDop.GmbID/DC.identifier">gmb-2026-361019</meta:user-defined>
    <meta:user-defined meta:name="OVERHEIDop.versieInformatie"/>
  </office:meta>
</office:document-meta>
</file>