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Stadsweg 99, 9918PM Garrels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4 juli 2026 een besluit genomen op de aanvraag met zaaknummer Z2026-00002657 voor het bouwkundig versterken van het pand op de locatie Stadsweg 99, 9918PM Garrelsweer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10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57</meta:user-defined>
    <meta:user-defined meta:name="DCTERMS.abstract">24 juli 2026 verleend voor het bouwkundig versterken van het pand op de locatie Stadsweg 99, 9918PM Garrelsweer.</meta:user-defined>
    <dc:language>nl</dc:language>
    <meta:user-defined meta:name="OVERHEIDop.locatietype/OVERHEIDop.gebiedsmarkering">Vlak</meta:user-defined>
    <meta:user-defined meta:name="DC.title">Kennisgeving besluit op aanvraag omgevingsvergunning Stadsweg 99, 9918PM Garrelswee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010</meta:user-defined>
    <meta:user-defined meta:name="OVERHEIDop.GmbID/DC.identifier">gmb-2026-361010</meta:user-defined>
    <meta:user-defined meta:name="OVERHEIDop.versieInformatie"/>
  </office:meta>
</office:document-meta>
</file>