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APV ontheffing: 24 juli 2026 verleend De Bosrand te Middelst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PV ontheffing: </text:span>verleend</text:p>
            <text:p text:style-name="common-al">Beslisdatum: 24 juli 2026</text:p>
            <text:p text:style-name="common-al">Omschrijving: het plaatsen van een bouwkeet, toiletunit en opslagruimte</text:p>
            <text:p text:style-name="common-al">Locatie: De Bosrand te Middelstum</text:p>
            <text:p text:style-name="common-al">Zaaknummer: Z2026-00002453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60981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98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98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emsdelta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0002453</meta:user-defined>
    <meta:user-defined meta:name="DCTERMS.abstract">APV ontheffing: 24 juli 2026 verleend voor het plaatsen van een bouwkeet, toiletunit en opslagruimte op de locatie De Bosrand te Middelstum</meta:user-defined>
    <dc:language>nl</dc:language>
    <meta:user-defined meta:name="OVERHEIDop.locatietype/OVERHEIDop.gebiedsmarkering">Vlak</meta:user-defined>
    <meta:user-defined meta:name="DC.title">Kennisgeving besluit APV ontheffing: 24 juli 2026 verleend De Bosrand te Middelstu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60981</meta:user-defined>
    <meta:user-defined meta:name="OVERHEIDop.GmbID/DC.identifier">gmb-2026-360981</meta:user-defined>
    <meta:user-defined meta:name="OVERHEIDop.versieInformatie"/>
  </office:meta>
</office:document-meta>
</file>