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dastraal perceel A 2535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0789 voor het realiseren van een tijdelijk clubhuis op de parkeerplaats van de golfbaan op locatie kadastraal perceel A 2535 in Naar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097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7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7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89</meta:user-defined>
    <meta:user-defined meta:name="DCTERMS.abstract">Betreft: Besluit op locatie kadastraal perceel A 2535 in Naarden</meta:user-defined>
    <dc:language>nl</dc:language>
    <meta:user-defined meta:name="DC.title">Verleende omgevingsvergunning kadastraal perceel A 2535 in Naarden</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08</meta:user-defined>
    <meta:user-defined meta:name="OVERHEIDop.publicationIssue">360975</meta:user-defined>
    <meta:user-defined meta:name="OVERHEIDop.GmbID/DC.identifier">gmb-2026-360975</meta:user-defined>
    <meta:user-defined meta:name="OVERHEIDop.versieInformatie"/>
  </office:meta>
</office:document-meta>
</file>