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Laan van Wateringse Veld 468, 2548 CL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de gevel van het pand Laan van Wateringse Veld 468 door het plaatsen van 2 reclame-uitingen en het wijzigen van 2 reclame-uitingen</text:p>
            <text:p text:style-name="common-al"/>
            <text:p text:style-name="common-al">Ons kenmerk: VTH2026-64687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Escamp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Laan van Wateringse Veld 468, 2548 CL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2-07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60972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97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97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VTH2026-64687</meta:user-defined>
    <meta:user-defined meta:name="DCTERMS.abstract">het veranderen van de gevel van het pand Laan van Wateringse Veld 468 door het plaatsen van 2 reclame-uitingen en het wijzigen van 2 reclame-uitingen</meta:user-defined>
    <dc:language>nl</dc:language>
    <meta:user-defined meta:name="OVERHEIDop.locatietype/OVERHEIDop.gebiedsmarkering">Punt</meta:user-defined>
    <meta:user-defined meta:name="DC.title">Omgevingsvergunning - Aangevraagd, Laan van Wateringse Veld 468, 2548 CL 's-Gravenhage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972</meta:user-defined>
    <meta:user-defined meta:name="OVERHEIDop.GmbID/DC.identifier">gmb-2026-360972</meta:user-defined>
    <meta:user-defined meta:name="OVERHEIDop.versieInformatie"/>
  </office:meta>
</office:document-meta>
</file>