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Brandveilig gebruik, Brouwershof 58, 5375 BE R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-07-2026 heeft de gemeente een melding ontvangen voor activiteiten waarvoor geen vergunningplicht geldt.</text:p>
            <text:p text:style-name="common-al">De melding betreft locatie Brouwershof 58, 5375 BE Reek, en is geregistreerd onder zaaknummer <text:span text:style-name="nadrukvet">59967-2026</text:span> met omschrijving "brandveilig gebruiken van een kinderdagverblijf".</text:p>
            <text:p text:style-name="common-al">De melding is geaccepteerd op 24-07-2026</text:p>
            <text:p text:style-name="last-al">Tegen een acceptatie melding brandveilig gebruiken van een kinderdagverblijf kan geen bezwaar worden ge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6097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7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7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aashors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1991ESUITE599672026</meta:user-defined>
    <meta:user-defined meta:name="DCTERMS.abstract">brandveilig gebruiken van een kinderdagverblijf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melding Brandveilig gebruik, Brouwershof 58, 5375 BE Reek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970</meta:user-defined>
    <meta:user-defined meta:name="OVERHEIDop.GmbID/DC.identifier">gmb-2026-360970</meta:user-defined>
    <meta:user-defined meta:name="OVERHEIDop.versieInformatie"/>
  </office:meta>
</office:document-meta>
</file>