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Bennebroekstraat 35-2 1058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het kozijn in de voorgevel ter hoogte van de tweede verdieping met behoud van de bestemming daarvan tot wonen</text:p>
            <text:p text:style-name="common-al">Besluit: geweigerd</text:p>
            <text:p text:style-name="common-al">Besluit verzonden op: 23-07-2026</text:p>
            <text:p text:style-name="common-al">Zaakadres: Bennebroekstraat 35-2 1058LK Amsterdam</text:p>
            <text:p text:style-name="common-al">Zaaknummer: Z2025-012661</text:p>
            <text:p text:style-name="common-al">DSO-nummer: 202503240100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1266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95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12661</meta:user-defined>
    <meta:user-defined meta:name="DCTERMS.abstract">vernieuwen van het kozijn in de voorgevel ter hoogte van de tweede verdieping met behoud van de bestemming daarvan tot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Bennebroekstraat 35-2 1058LK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55</meta:user-defined>
    <meta:user-defined meta:name="OVERHEIDop.GmbID/DC.identifier">gmb-2026-360955</meta:user-defined>
    <meta:user-defined meta:name="OVERHEIDop.versieInformatie"/>
  </office:meta>
</office:document-meta>
</file>