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Derde Schinkelstraat 9 1075T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warmtepompen en luchtbehandelingskast met ventilatiekanalen aan achterzijde in de tuin, zonnepanelen op het gehele dak en veranderen kozijn achtergevel eerste verdieping</text:p>
            <text:p text:style-name="common-al">Besluit: buiten behandeling gesteld</text:p>
            <text:p text:style-name="common-al">Besluit verzonden op: 23-07-2026</text:p>
            <text:p text:style-name="common-al">Zaakadres: Derde Schinkelstraat 9 1075TJ Amsterdam</text:p>
            <text:p text:style-name="common-al">Zaaknummer: Z2026-018302</text:p>
            <text:p text:style-name="common-al">DSO-nummer: 202604230092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8302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94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302</meta:user-defined>
    <meta:user-defined meta:name="DCTERMS.abstract">plaatsen warmtepompen en luchtbehandelingskast met ventilatiekanalen aan achterzijde in de tuin, zonnepanelen op het gehele dak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Derde Schinkelstraat 9 1075TJ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43</meta:user-defined>
    <meta:user-defined meta:name="OVERHEIDop.GmbID/DC.identifier">gmb-2026-360943</meta:user-defined>
    <meta:user-defined meta:name="OVERHEIDop.versieInformatie"/>
  </office:meta>
</office:document-meta>
</file>