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verhogen van de kap en plaatsen dakkapel op achterdakvlak aan Bilderdijkstraat 6, 2406 XE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24-07-2026</text:span>een omgevingsvergunning verleend. De gemeente geeft hiermee toestemming voor het verhogen van de kap en plaatsen dakkapel op achterdakvlak aan Bilderdijkstraat 6, 2406 XE Alphen aan den Rijn, geregistreerd onder nr. 04843789638.</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6093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93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93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789638</meta:user-defined>
    <meta:user-defined meta:name="DCTERMS.abstract">Verleende vergunning voor het verhogen van de kap en plaatsen dakkapel op achterdakvlak aan Bilderdijkstraat 6, 2406 XE Alphen aan den Rijn</meta:user-defined>
    <dc:language>nl</dc:language>
    <meta:user-defined meta:name="OVERHEIDop.locatietype/OVERHEIDop.gebiedsmarkering">Punt</meta:user-defined>
    <meta:user-defined meta:name="DC.title">Verleende vergunning voor het verhogen van de kap en plaatsen dakkapel op achterdakvlak aan Bilderdijkstraat 6, 2406 XE Alphen aan den Rijn</meta:user-defined>
    <meta:user-defined meta:name="DCTERMS.W3CDTF/DCTERMS.available">2026-07-28</meta:user-defined>
    <meta:user-defined meta:name="DCTERMS.W3CDTF/OVERHEIDop.jaargang">2026</meta:user-defined>
    <meta:user-defined meta:name="OVERHEIDop.publicationIssue">360937</meta:user-defined>
    <meta:user-defined meta:name="OVERHEIDop.GmbID/DC.identifier">gmb-2026-360937</meta:user-defined>
    <meta:user-defined meta:name="OVERHEIDop.versieInformatie"/>
  </office:meta>
</office:document-meta>
</file>