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Bloemlaan 4 Hoofddorp , 68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Grondbank Business Garden Hoofddorp B.V.</text:p>
            <text:p text:style-name="common-al">Zaaknummer: OD2026-0047932</text:p>
            <text:p text:style-name="common-al">DSO nummer: 2026072300941</text:p>
            <text:p text:style-name="common-al">Ontvangstdatum melding: 23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092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932</meta:user-defined>
    <meta:user-defined meta:name="DCTERMS.abstract">De Hoek (west) Hoofddorp 1</meta:user-defined>
    <dc:language>nl</dc:language>
    <meta:user-defined meta:name="OVERHEIDop.locatietype/OVERHEIDop.gebiedsmarkering">Vlak</meta:user-defined>
    <meta:user-defined meta:name="DC.title">Melding saneren bodem - Nabij Bloemlaan 4 Hoofddorp , 68 meter richting noor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24</meta:user-defined>
    <meta:user-defined meta:name="OVERHEIDop.GmbID/DC.identifier">gmb-2026-360924</meta:user-defined>
    <meta:user-defined meta:name="OVERHEIDop.versieInformatie"/>
  </office:meta>
</office:document-meta>
</file>