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akkapel aan Postweg 171 te Barger-Compascu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BARGER-COMPASCUUM </text:span>
          </text:p>
            <text:p text:style-name="common-al">16 juli 2026, <text:span text:style-name="nadrukvet">Postweg 171</text:span>, het plaatsen van een dakkapel (2026-1862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6091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1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1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862</meta:user-defined>
    <dc:language>nl</dc:language>
    <meta:user-defined meta:name="OVERHEIDop.locatietype/OVERHEIDop.gebiedsmarkering">Adres</meta:user-defined>
    <meta:user-defined meta:name="DC.title">Aanvraag vergunning voor het plaatsen van een dakkapel aan Postweg 171 te Barger-Compascuu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18</meta:user-defined>
    <meta:user-defined meta:name="OVERHEIDop.GmbID/DC.identifier">gmb-2026-360918</meta:user-defined>
    <meta:user-defined meta:name="OVERHEIDop.versieInformatie"/>
  </office:meta>
</office:document-meta>
</file>