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bouwen en bedrijven van een pilotinstallatie, Diamantweg 38, 1812 RC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Diamantweg 38, 1812 RC Alkmaar<text:span text:style-name="nadrukvet">; </text:span>het bouwen en bedrijven van een pilotinstallatie</text:p>
            <text:p text:style-name="common-al">
            
          </text:p>
            <text:p text:style-name="common-al">Datum ontvangst: 23-07-2026</text:p>
            <text:p text:style-name="common-al">Zaaknummer: 00001395950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60917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91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91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395950</meta:user-defined>
    <dc:language>nl</dc:language>
    <meta:user-defined meta:name="OVERHEIDop.locatietype/OVERHEIDop.gebiedsmarkering">Punt</meta:user-defined>
    <meta:user-defined meta:name="DC.title">Omgevingsvergunning aangevraagd: het bouwen en bedrijven van een pilotinstallatie, Diamantweg 38, 1812 RC Alkmaar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917</meta:user-defined>
    <meta:user-defined meta:name="OVERHEIDop.GmbID/DC.identifier">gmb-2026-360917</meta:user-defined>
    <meta:user-defined meta:name="OVERHEIDop.versieInformatie"/>
  </office:meta>
</office:document-meta>
</file>