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Walaardt Sacréstraat 399 Schiphol , 442 meter richting zuid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Schiphol Nederland B.V.</text:p>
            <text:p text:style-name="common-al">Zaaknummer: OD2026-0047685</text:p>
            <text:p text:style-name="common-al">DSO nummer: 2026072200941</text:p>
            <text:p text:style-name="common-al">Ontvangstdatum melding: 22-07-2026</text:p>
            <text:p text:style-name="common-al">Namens: Gemeente Haarlemmermeer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60909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90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90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aarlemmerme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7685</meta:user-defined>
    <meta:user-defined meta:name="DCTERMS.abstract">BZ-SvH-2788C1B-GOH Schiphol-Oost fase 1 vooruitlopende werk HWA</meta:user-defined>
    <dc:language>nl</dc:language>
    <meta:user-defined meta:name="OVERHEIDop.locatietype/OVERHEIDop.gebiedsmarkering">Vlak</meta:user-defined>
    <meta:user-defined meta:name="DC.title">Melding toepassen grond en baggerspecie - Nabij Walaardt Sacréstraat 399 Schiphol , 442 meter richting zuidoosten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0909</meta:user-defined>
    <meta:user-defined meta:name="OVERHEIDop.GmbID/DC.identifier">gmb-2026-360909</meta:user-defined>
    <meta:user-defined meta:name="OVERHEIDop.versieInformatie"/>
  </office:meta>
</office:document-meta>
</file>