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Maasstraat 100Z 1078H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dakterras op het achterdakvlak (legalisatie)</text:p>
            <text:p text:style-name="common-al">Besluit: verleend</text:p>
            <text:p text:style-name="common-al">Besluit verzonden op: 23-07-2026</text:p>
            <text:p text:style-name="common-al">Zaakadres: Maasstraat 100Z 1078HM Amsterdam</text:p>
            <text:p text:style-name="common-al">Zaaknummer: Z2026-018133</text:p>
            <text:p text:style-name="common-al">DSO-nummer: 2026042201789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18133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3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0893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89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89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8133</meta:user-defined>
    <meta:user-defined meta:name="DCTERMS.abstract">realiseren van een dakterras op het achterdakvlak (legalisatieverzoek)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Maasstraat 100Z 1078HM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893</meta:user-defined>
    <meta:user-defined meta:name="OVERHEIDop.GmbID/DC.identifier">gmb-2026-360893</meta:user-defined>
    <meta:user-defined meta:name="OVERHEIDop.versieInformatie"/>
  </office:meta>
</office:document-meta>
</file>