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Provincialeweg 11, 9908TA Godlin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juli 2026 heeft de gemeente Eemsdelta een aanvraag ontvangen voor het uitbreiden van een melkveestal op de locatie Provincialeweg 11, 9908TA Godlinze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086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6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6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812</meta:user-defined>
    <meta:user-defined meta:name="DCTERMS.abstract">20 juli 2026 voor het uitbreiden van een melkveestal op de locatie Provincialeweg 11, 9908TA Godlinze.</meta:user-defined>
    <dc:language>nl</dc:language>
    <meta:user-defined meta:name="OVERHEIDop.locatietype/OVERHEIDop.gebiedsmarkering">Vlak</meta:user-defined>
    <meta:user-defined meta:name="DC.title">Kennisgeving ontvangst aanvraag omgevingsvergunning Provincialeweg 11, 9908TA Godlinz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0867</meta:user-defined>
    <meta:user-defined meta:name="OVERHEIDop.GmbID/DC.identifier">gmb-2026-360867</meta:user-defined>
    <meta:user-defined meta:name="OVERHEIDop.versieInformatie"/>
  </office:meta>
</office:document-meta>
</file>