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rgonautenstraat 54-H 1076K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ijgebouw achter in de tuin</text:p>
            <text:p text:style-name="common-al">Besluit: verleend</text:p>
            <text:p text:style-name="common-al">Besluit verzonden op: 23-07-2026</text:p>
            <text:p text:style-name="common-al">Zaakadres: Argonautenstraat 54-H 1076KS Amsterdam</text:p>
            <text:p text:style-name="common-al">Zaaknummer: Z2026-012620</text:p>
            <text:p text:style-name="common-al">DSO-nummer: 202603190088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262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85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620</meta:user-defined>
    <meta:user-defined meta:name="DCTERMS.abstract">plaatsen van een bijgebouw achter in de tuin op de locatie Argonautenstraat 54-H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rgonautenstraat 54-H 1076KS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53</meta:user-defined>
    <meta:user-defined meta:name="OVERHEIDop.GmbID/DC.identifier">gmb-2026-360853</meta:user-defined>
    <meta:user-defined meta:name="OVERHEIDop.versieInformatie"/>
  </office:meta>
</office:document-meta>
</file>