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oofdweg 1747 Abbenes , 203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Baarsen Buisleidingen B.V.</text:p>
            <text:p text:style-name="common-al">Zaaknummer: OD2026-0047141</text:p>
            <text:p text:style-name="common-al">DSO nummer: 2026072001104</text:p>
            <text:p text:style-name="common-al">Ontvangstdatum melding: 20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083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141</meta:user-defined>
    <meta:user-defined meta:name="DCTERMS.abstract">24311 Hoofdweg Westzijde te Abbenes</meta:user-defined>
    <dc:language>nl</dc:language>
    <meta:user-defined meta:name="OVERHEIDop.locatietype/OVERHEIDop.gebiedsmarkering">Vlak</meta:user-defined>
    <meta:user-defined meta:name="DC.title">Melding toepassen grond en baggerspecie - Nabij Hoofdweg 1747 Abbenes , 203 meter richting noordoost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32</meta:user-defined>
    <meta:user-defined meta:name="OVERHEIDop.GmbID/DC.identifier">gmb-2026-360832</meta:user-defined>
    <meta:user-defined meta:name="OVERHEIDop.versieInformatie"/>
  </office:meta>
</office:document-meta>
</file>