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Leeuwendalersweg 66 Amsterdam , 11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46733</text:p>
            <text:p text:style-name="common-al">DSO nummer: 2026071701519</text:p>
            <text:p text:style-name="common-al">Ontvangstdatum melding: 1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8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733</meta:user-defined>
    <meta:user-defined meta:name="DCTERMS.abstract">PIggelmee woningen</meta:user-defined>
    <dc:language>nl</dc:language>
    <meta:user-defined meta:name="OVERHEIDop.locatietype/OVERHEIDop.gebiedsmarkering">Vlak</meta:user-defined>
    <meta:user-defined meta:name="DC.title">Melding toepassen grond en baggerspecie - Nabij Leeuwendalersweg 66 Amsterdam , 11 meter richting noor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24</meta:user-defined>
    <meta:user-defined meta:name="OVERHEIDop.GmbID/DC.identifier">gmb-2026-360824</meta:user-defined>
    <meta:user-defined meta:name="OVERHEIDop.versieInformatie"/>
  </office:meta>
</office:document-meta>
</file>