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buitenunit van een warmtepomp boven de garage op de locatie Schol 1, 1741 RE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2980</text:p>
            <text:p text:style-name="common-al">
            <text:span text:style-name="nadrukvet">Ontvangstdatum:</text:span> 23 juli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werk, niet zijnde bouwwerk, of werkzaamheid uitvo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6081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80</meta:user-defined>
    <meta:user-defined meta:name="DCTERMS.abstract">Ontvangst aanvraag omgevingsvergunning Schol 1, 1741 RE in Scha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buitenunit van een warmtepomp boven de garage op de locatie Schol 1, 1741 RE in Scha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17</meta:user-defined>
    <meta:user-defined meta:name="OVERHEIDop.GmbID/DC.identifier">gmb-2026-360817</meta:user-defined>
    <meta:user-defined meta:name="OVERHEIDop.versieInformatie"/>
  </office:meta>
</office:document-meta>
</file>