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plaatsen kleine windturbine Schuddebeursedijk 19 a, 3212 LT Simonshaven, Verzoeklocatie 20260723022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Plaatsen kleine windturbine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technisch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Schuddebeursedijk 19 a </text:p>
            <text:p text:style-name="common-al">3212 LT Simonshaven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00436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3-07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6081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1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1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05000436</meta:user-defined>
    <meta:user-defined meta:name="DCTERMS.abstract">Plaatsen kleine windturbin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Nissewaard - Aanvraag omgevingsvergunning plaatsen kleine windturbine Schuddebeursedijk 19 a, 3212 LT Simonshaven, Verzoeklocatie 2026072302224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11</meta:user-defined>
    <meta:user-defined meta:name="OVERHEIDop.GmbID/DC.identifier">gmb-2026-360811</meta:user-defined>
    <meta:user-defined meta:name="OVERHEIDop.versieInformatie"/>
  </office:meta>
</office:document-meta>
</file>