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verbouwen van een werfkelder als horeca D1, Oudegracht aan de Werf 66, 3511AC Utrecht, GU-Z2026-00493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gracht aan de Werf 66, 3511AC Utrecht</text:p>
            <text:p text:style-name="common-al">GU-Z2026-0049302</text:p>
            <text:p text:style-name="common-al">Toelichting: het verbouwen van een werfkelder als horeca D1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80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0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0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49302</meta:user-defined>
    <meta:user-defined meta:name="DCTERMS.abstract">Toelichting: het verbouwen van een werfkelder als horeca D1</meta:user-defined>
    <dc:language>nl</dc:language>
    <meta:user-defined meta:name="OVERHEIDop.locatietype/OVERHEIDop.gebiedsmarkering">Vlak</meta:user-defined>
    <meta:user-defined meta:name="DC.title">Geweigerde Omgevingsvergunning, het verbouwen van een werfkelder als horeca D1, Oudegracht aan de Werf 66, 3511AC Utrecht, GU-Z2026-0049302</meta:user-defined>
    <meta:user-defined meta:name="OVERHEIDop.datumEindeReactietermijn">2026-09-04</meta:user-defined>
    <meta:user-defined meta:name="OVERHEIDop.terinzageleggingBG">https://jeleefomgeving.nl/inzien/002220647/d2b7abdf-05fb-4605-a0d2-3dcbb3506b4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05</meta:user-defined>
    <meta:user-defined meta:name="OVERHEIDop.GmbID/DC.identifier">gmb-2026-360805</meta:user-defined>
    <meta:user-defined meta:name="OVERHEIDop.versieInformatie"/>
  </office:meta>
</office:document-meta>
</file>