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Aanvraag omgevingsvergunning verbouw KPN Spijkenisse Vredehofstraat, 3201 CV Spijkenisse, Verzoeklocatie 20260723019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aanvraag voor een omgevingsvergunning ontvangen voor: </text:p>
            <text:p text:style-name="common-al">
            
          </text:p>
            <text:p text:style-name="common-al">Verbouw KPN Spijkenisse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
          </text:p>
            <text:p text:style-name="common-al">Bouwactiviteit (technisch)</text:p>
            <text:p text:style-name="common-al">Bouwactiviteit (omgevingsplan)</text:p>
            <text:p text:style-name="common-al">
            
          </text:p>
            <text:p text:style-name="common-al">
            <text:span text:style-name="nadrukvet">Waar</text:span>
          </text:p>
            <text:p text:style-name="common-al">
            
          </text:p>
            <text:p text:style-name="common-al">Vredehofstraat</text:p>
            <text:p text:style-name="common-al">3201 CV Spijkenisse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
            
          </text:p>
            <text:p text:style-name="common-al">19305000419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
            
          </text:p>
            <text:p text:style-name="common-al">23-07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
            
          </text:p>
            <text:p text:style-name="common-al">U kunt geen bezwaar maken tegen deze aanvraag. 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
            
          </text:p>
            <text:p text:style-name="common-al">Wilt u meer weten over de aanvraag? Bel dan naar het team Vergunningen,</text:p>
            <text:p text:style-name="last-al">toezicht en 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6080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0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0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5000419</meta:user-defined>
    <meta:user-defined meta:name="DCTERMS.abstract">Verbouw KPN Spijkeniss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Nissewaard - Aanvraag omgevingsvergunning verbouw KPN Spijkenisse Vredehofstraat, 3201 CV Spijkenisse, Verzoeklocatie 2026072301932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803</meta:user-defined>
    <meta:user-defined meta:name="OVERHEIDop.GmbID/DC.identifier">gmb-2026-360803</meta:user-defined>
    <meta:user-defined meta:name="OVERHEIDop.versieInformatie"/>
  </office:meta>
</office:document-meta>
</file>