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een schoolplein, Lingestraat 2A, 3522TM Utrecht, GU-Z2026-00608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gestraat 2A, 3522TM Utrecht</text:p>
            <text:p text:style-name="common-al">GU-Z2026-0060879</text:p>
            <text:p text:style-name="common-al">Toelichting: het wijzigen van een schoolplei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7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0879</meta:user-defined>
    <meta:user-defined meta:name="DCTERMS.abstract">Toelichting: het wijzigen van een schoolplein</meta:user-defined>
    <dc:language>nl</dc:language>
    <meta:user-defined meta:name="OVERHEIDop.locatietype/OVERHEIDop.gebiedsmarkering">Vlak</meta:user-defined>
    <meta:user-defined meta:name="DC.title">Verleende Omgevingsvergunning, het wijzigen van een schoolplein, Lingestraat 2A, 3522TM Utrecht, GU-Z2026-0060879</meta:user-defined>
    <meta:user-defined meta:name="OVERHEIDop.datumEindeReactietermijn">2026-09-04</meta:user-defined>
    <meta:user-defined meta:name="OVERHEIDop.terinzageleggingBG">https://jeleefomgeving.nl/inzien/002220647/ac5bd8e0-4fbd-4bbd-97ed-76036902f78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99</meta:user-defined>
    <meta:user-defined meta:name="OVERHEIDop.GmbID/DC.identifier">gmb-2026-360799</meta:user-defined>
    <meta:user-defined meta:name="OVERHEIDop.versieInformatie"/>
  </office:meta>
</office:document-meta>
</file>