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adioweg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Intreeweek 2026 ter hoogte van Radioweg 64 in AMSTERDAM</text:p>
            <text:p text:style-name="common-al">Toelichting locatie: We hebben meerdere evenementen verspreid over de stad, waarvan de laatste en grootste de hele dag op de Jaap Edenbaan is.</text:p>
            <text:p text:style-name="common-al">Datum van: 24-08-2026</text:p>
            <text:p text:style-name="common-al">Datum t/m: 28-08-2026</text:p>
            <text:p text:style-name="common-al">Tijd van: 08:00</text:p>
            <text:p text:style-name="common-al">Tijd tot: 21:00</text:p>
            <text:p text:style-name="common-al">Bezoekers drukste moment: 3000</text:p>
            <text:p text:style-name="common-al">Activiteiten: Verschillende evenementen: avondeten, dansen, spellen, workshops, markt bezoeken, sporten, musea, cultuur, boottocht</text:p>
            <text:p text:style-name="common-al">Verzonden naar aanvrager op: 23-07-2026</text:p>
            <text:p text:style-name="common-al">Kenmerk gemeente: Z/26/312366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2366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3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3668</meta:user-defined>
    <meta:user-defined meta:name="DCTERMS.abstract">Verleend: evenementenvergunning ter hoogte van adres Radioweg 64 in AMSTERDAM</meta:user-defined>
    <dc:language>nl</dc:language>
    <meta:user-defined meta:name="OVERHEIDop.locatietype/OVERHEIDop.gebiedsmarkering">Punt</meta:user-defined>
    <meta:user-defined meta:name="DC.title">Besluit evenementenvergunning Verleend ter hoogte van Radioweg 64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38</meta:user-defined>
    <meta:user-defined meta:name="OVERHEIDop.GmbID/DC.identifier">gmb-2026-360738</meta:user-defined>
    <meta:user-defined meta:name="OVERHEIDop.versieInformatie"/>
  </office:meta>
</office:document-meta>
</file>