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uvelweg 8, 1981 LV Velsen-Zuid, gebruiken voor Strong Viking eind september 2026 en 2027 (incl. op- en af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Heuvelweg 8, 1981 LV Velsen-Zuid, gebruiken voor Strong Viking eind september 2026 en 2027 (incl. op- en afbouw)</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n-Zuid</text:span>
          </text:p>
            <text:p text:style-name="common-al"/>
            <text:p text:style-name="common-al">Heuvelweg 8, 1981 LV Velsen-Zuid, gebruiken voor Strong Viking eind september 2026 en 2027 (incl. op- en afbouw) (24-07-2026) 04534116688</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16688" xlink:type="simple">https://eloket.velsen.nl/o/search?q=04534116688</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6064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4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4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534116688</meta:user-defined>
    <dc:language>nl</dc:language>
    <meta:user-defined meta:name="OVERHEIDop.locatietype/OVERHEIDop.gebiedsmarkering">Punt</meta:user-defined>
    <meta:user-defined meta:name="DC.title">Verleende omgevingsvergunning Heuvelweg 8, 1981 LV Velsen-Zuid, gebruiken voor Strong Viking eind september 2026 en 2027 (incl. op- en afbouw)</meta:user-defined>
    <meta:user-defined meta:name="DCTERMS.W3CDTF/DCTERMS.available">2026-07-28</meta:user-defined>
    <meta:user-defined meta:name="DCTERMS.W3CDTF/OVERHEIDop.jaargang">2026</meta:user-defined>
    <meta:user-defined meta:name="OVERHEIDop.publicationIssue">360642</meta:user-defined>
    <meta:user-defined meta:name="OVERHEIDop.GmbID/DC.identifier">gmb-2026-360642</meta:user-defined>
    <meta:user-defined meta:name="OVERHEIDop.versieInformatie"/>
  </office:meta>
</office:document-meta>
</file>