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voor Midzomermarkt 2026 Aanvraag evenementenvergunningvan 28-08-2026 tot en met 28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17-06-2026 een aanvraag voor een evenementenvergunning ontvangen. De aanvraag heeft zaaknummer 1701041.</text:p>
            <text:p text:style-name="common-al">De aanvraag gaat over:Naam evenement: Midzomermarkt 2026Datum evenement: van 28-08-2026 tot en met 28-08-2026Locatie evenement: TiendekwartierActiviteiten: Markt in het Tiendekwartier.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</text:span>
            <text:span text:style-name="nadrukvet">over de aanvraag van de vergunning</text:span>
            <text:span text:style-name="nadrukvet">?</text:span>Dan kunt u ons bellen op telefoonnummer 14 0182. Vraag naar Team Vergunningen en Crisisbeheersing. U kunt ook een email sturen naar gemeente@gouda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063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5564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voor Midzomermarkt 2026 Aanvraag evenementenvergunningvan 28-08-2026 tot en met 28-08-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0632</meta:user-defined>
    <meta:user-defined meta:name="OVERHEIDop.GmbID/DC.identifier">gmb-2026-360632</meta:user-defined>
    <meta:user-defined meta:name="OVERHEIDop.versieInformatie"/>
  </office:meta>
</office:document-meta>
</file>