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Wijkfeest Korte Akkeren in beweging op 29-08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06-07-2026 een aanvraag voor een evenementenvergunning ontvangen. De aanvraag heeft zaaknummer 1714955.</text:p>
            <text:p text:style-name="common-al">De aanvraag gaat over:Naam evenement: Wijkfeest Korte Akkeren in bewegingDatum evenement: 29-08-2026Locatie evenement: korte AkkerenActiviteiten: wijkfeest met verschillende activiteiten op 13 locaties in Korte Akkeren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<text:a xlink:href="mailto:gemeente@gouda.nl" xlink:type="simple">gemeente@gouda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063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561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Wijkfeest Korte Akkeren in beweging op 29-08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0631</meta:user-defined>
    <meta:user-defined meta:name="OVERHEIDop.GmbID/DC.identifier">gmb-2026-360631</meta:user-defined>
    <meta:user-defined meta:name="OVERHEIDop.versieInformatie"/>
  </office:meta>
</office:document-meta>
</file>