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lcoholvergunning voor Qingyu B.V. op locatie Oostwaarts 23, 2711 BA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23-07-2026 een besluit verzonden op de aanvraag met zaaknummer 2026-082347 voor Qingyu B.V. op locatie Oostwaarts 23, 2711 BA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6062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2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Zorg en gezondheid | Organisatie en beleid</meta:user-defined>
    <meta:user-defined meta:name="OVERHEIDop.Rubriek/DC.type">andere vergunning</meta:user-defined>
    <meta:user-defined meta:name="OVERHEIDop.referentienummer">2026-082347</meta:user-defined>
    <meta:user-defined meta:name="DCTERMS.abstract">Qingyu B.V. (Alcoholvergunning)</meta:user-defined>
    <dc:language>nl</dc:language>
    <meta:user-defined meta:name="OVERHEIDop.locatietype/OVERHEIDop.gebiedsmarkering">Punt</meta:user-defined>
    <meta:user-defined meta:name="DC.title">Kennisgeving besluit Alcoholvergunning voor Qingyu B.V. op locatie Oostwaarts 23, 2711 BA Zoeterme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626</meta:user-defined>
    <meta:user-defined meta:name="OVERHEIDop.GmbID/DC.identifier">gmb-2026-360626</meta:user-defined>
    <meta:user-defined meta:name="OVERHEIDop.versieInformatie"/>
  </office:meta>
</office:document-meta>
</file>