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vervangen van bestaande brug #69 voor een composiet voetgangersbrug op locatie Nabij Ankeveensepad 7, 1394GW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3 juli 2026 een aanvraag omgevingsvergunning verleend voor het vervangen van bestaande brug #69 voor een composiet voetgangersbrug op locatie Nabij Ankeveensepad 7, 1394GW Nederhorst den Berg met zaaknummer Z2026-00000450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450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6061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referentienummer">Rx.Mission zaak Z2026-00000450</meta:user-defined>
    <meta:user-defined meta:name="DCTERMS.abstract">Betreft: Beschikking op aanvraag op locatie Nabij Ankeveensepad 7, 1394GW Nederhorst den Berg. Startdatum:28 april 2026 datum besluit: 23 juli 2026</meta:user-defined>
    <dc:language>nl</dc:language>
    <meta:user-defined meta:name="OVERHEIDop.locatietype/OVERHEIDop.gebiedsmarkering">Vlak</meta:user-defined>
    <meta:user-defined meta:name="DC.title">Kennisgeving besluit op aanvraag omgevingsvergunning, voor het vervangen van bestaande brug #69 voor een composiet voetgangersbrug op locatie Nabij Ankeveensepad 7, 1394GW Nederhorst den Ber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617</meta:user-defined>
    <meta:user-defined meta:name="OVERHEIDop.GmbID/DC.identifier">gmb-2026-360617</meta:user-defined>
    <meta:user-defined meta:name="OVERHEIDop.versieInformatie"/>
  </office:meta>
</office:document-meta>
</file>