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Kindervakantieweek van 24-08-2026 tot en met 28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30-06-2026 een aanvraag voor een evenementenvergunning ontvangen. De aanvraag heeft zaaknummer 1705416.</text:p>
            <text:p text:style-name="common-al">De aanvraag gaat over:Naam evenement: KindervakantieweekDatum evenement: van 24-08-2026 tot en met 28-08-2026Locatie evenement: RegulierenhofActiviteiten: huttenbouwweek voor kinderen van 4 tot 12 jaar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iligheid en Vergunningen. U kunt ook een email sturen naar <text:a xlink:href="mailto:gemeente@gouda.nl" xlink:type="simple">gemeente@gouda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060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5540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Kindervakantieweek van 24-08-2026 tot en met 28-08-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0604</meta:user-defined>
    <meta:user-defined meta:name="OVERHEIDop.GmbID/DC.identifier">gmb-2026-360604</meta:user-defined>
    <meta:user-defined meta:name="OVERHEIDop.versieInformatie"/>
  </office:meta>
</office:document-meta>
</file>