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Dommelstraat 34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23 juli 2026 een aanvraag met zaaknummer <text:span text:style-name="nadrukvet">Z2026-00001298</text:span> hebben ontvangen voor het plaatsen van een aanbouw en vloerverwarming aanleggen op de locatie <text:span text:style-name="nadrukvet">Dommelstraat 34 in Terneuzen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3 juli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common-al">J. (Jeroen) de Buck, loco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058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8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98</meta:user-defined>
    <meta:user-defined meta:name="DCTERMS.abstract">Ingekomen aanvraag - Dommelstraat 34 in Terneuzen</meta:user-defined>
    <dc:language>nl</dc:language>
    <meta:user-defined meta:name="OVERHEIDop.locatietype/OVERHEIDop.gebiedsmarkering">Vlak</meta:user-defined>
    <meta:user-defined meta:name="DC.title">Ingekomen aanvraag - Dommelstraat 34 in Terneuz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0580</meta:user-defined>
    <meta:user-defined meta:name="OVERHEIDop.GmbID/DC.identifier">gmb-2026-360580</meta:user-defined>
    <meta:user-defined meta:name="OVERHEIDop.versieInformatie"/>
  </office:meta>
</office:document-meta>
</file>