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Zebraspoor 420, 3605GX Maarssen - het realiseren van een ventilatieraam in badkam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is verleend voor het realiseren van een ventilatieraam in badkamer op de locatie Zebraspoor 420, 3605GX Maarssen.</text:p>
            <text:p text:style-name="common-al">Datum besluit: 23 juli 2026</text:p>
            <text:p text:style-name="common-al">Zaaknummer: Z2026-00001630</text:p>
            <text:p text:style-name="common-al">U kunt bezwaar maken tot en met 3 september 2026</text:p>
            <text:p text:style-name="common-al">
            <text:span text:style-name="nadrukvet">Inzien</text:span>
          </text:p>
            <text:p text:style-name="common-al">U kunt de documenten met zaaknummer Z2026-00001630 tot 3 september 2026 inzien. Dit kan via de knop 'Bekijk documenten' aan de linkerkant van deze pagina, onder het kopje 'Extra informatie'. U kunt ook de link jeleefomgeving.nl/inzien/823214527/9129c42a-df7c-4abe-b287-6203914504ac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3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60570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7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7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630</meta:user-defined>
    <meta:user-defined meta:name="DCTERMS.abstract">Betreft: Beschikking op aanvraag op locatie Zebraspoor 420, 3605GX Maarssen</meta:user-defined>
    <dc:language>nl</dc:language>
    <meta:user-defined meta:name="OVERHEIDop.locatietype/OVERHEIDop.gebiedsmarkering">Vlak</meta:user-defined>
    <meta:user-defined meta:name="DC.title">Gemeente Stichtse Vecht - Beschikking op aanvraag omgevingsvergunning Zebraspoor 420, 3605GX Maarssen - het realiseren van een ventilatieraam in badkamer</meta:user-defined>
    <meta:user-defined meta:name="OVERHEIDop.datumEindeReactietermijn">2026-09-03</meta:user-defined>
    <meta:user-defined meta:name="OVERHEIDop.terinzageleggingBG">https://jeleefomgeving.nl/inzien/823214527/9129c42a-df7c-4abe-b287-6203914504ac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570</meta:user-defined>
    <meta:user-defined meta:name="OVERHEIDop.GmbID/DC.identifier">gmb-2026-360570</meta:user-defined>
    <meta:user-defined meta:name="OVERHEIDop.versieInformatie"/>
  </office:meta>
</office:document-meta>
</file>