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van de constructie, De Meij van Streefkerkstraat 25 2313JL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9649</text:p>
            <text:p text:style-name="common-al">
            <text:span text:style-name="nadrukvet">Ingekomen:</text:span> 23-07-2026</text:p>
            <text:p text:style-name="common-al">
            <text:span text:style-name="nadrukvet">Locatie:</text:span> De Meij van Streefkerkstraat 25 2313JL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9649" xlink:type="simple">publicatiesomgevingsvergunningen@leiden.nl</text:a> de volgende gegevens:</text:p>
            <text:p text:style-name="common-al">-het kenmerk van de aanvraag: Z/26/4019649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05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9649</meta:user-defined>
    <meta:user-defined meta:name="DCTERMS.abstract">wijzigen van de constru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wijzigen van de constructie, De Meij van Streefkerkstraat 25 2313JL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775_Samenvatting 000|exb-2026-26881</meta:user-defined>
    <meta:user-defined meta:name="OVERHEIDop.publicationIssue">360560</meta:user-defined>
    <meta:user-defined meta:name="OVERHEIDop.GmbID/DC.identifier">gmb-2026-360560</meta:user-defined>
    <meta:user-defined meta:name="OVERHEIDop.versieInformatie"/>
  </office:meta>
</office:document-meta>
</file>