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uitbreiden van de woning over 2 verdiepingen en na-isoleren van het dak, Bennebroekerdijk 256 2142LG Cruquiu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5-07-2026, het uitbreiden van de woning over 2 verdiepingen en na-isoleren van het dak, Bennebroekerdijk 256 2142LG Cruquius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05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39413611629</meta:user-defined>
    <meta:user-defined meta:name="DCTERMS.abstract">het uitbreiden van de woning over 2 verdiepingen en na-isoleren van het dak</meta:user-defined>
    <dc:language>nl</dc:language>
    <meta:user-defined meta:name="OVERHEIDop.locatietype/OVERHEIDop.gebiedsmarkering">Vlak</meta:user-defined>
    <meta:user-defined meta:name="DC.title">Ingediende aanvraag omgevingsvergunning, het uitbreiden van de woning over 2 verdiepingen en na-isoleren van het dak, Bennebroekerdijk 256 2142LG Cruquiu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57</meta:user-defined>
    <meta:user-defined meta:name="OVERHEIDop.GmbID/DC.identifier">gmb-2026-360557</meta:user-defined>
    <meta:user-defined meta:name="OVERHEIDop.versieInformatie"/>
  </office:meta>
</office:document-meta>
</file>