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uitbouw, Buys Ballotstraat 44 en 46 2313TX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640</text:p>
            <text:p text:style-name="common-al">
            <text:span text:style-name="nadrukvet">Ingekomen:</text:span> 22-07-2026</text:p>
            <text:p text:style-name="common-al">
            <text:span text:style-name="nadrukvet">Locatie:</text:span> Buys Ballotstraat 44 en 46 2313TX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640" xlink:type="simple">publicatiesomgevingsvergunningen@leiden.nl</text:a> de volgende gegevens:</text:p>
            <text:p text:style-name="common-al">-het kenmerk van de aanvraag: Z/26/401964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05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640</meta:user-defined>
    <meta:user-defined meta:name="DCTERMS.abstract">plaatsen uit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uitbouw, Buys Ballotstraat 44 en 46 2313TX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73_Samenvatting 000|exb-2026-26878</meta:user-defined>
    <meta:user-defined meta:name="OVERHEIDop.publicationIssue">360542</meta:user-defined>
    <meta:user-defined meta:name="OVERHEIDop.GmbID/DC.identifier">gmb-2026-360542</meta:user-defined>
    <meta:user-defined meta:name="OVERHEIDop.versieInformatie"/>
  </office:meta>
</office:document-meta>
</file>