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Hoenderstraat 36, 5801CK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enderstraat 36, 5801CK Venray </text:span>- Omgevingsvergunning - het wijzigen van de voorgevel - zaaknummer Z2026-00007446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/>
            <text:p text:style-name="common-al">Het besluit is verzonden op 23 juli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6052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2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2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446</meta:user-defined>
    <meta:user-defined meta:name="DCTERMS.abstract">Betreft: Beschikking op aanvraag Omgevingsvergunning - Hoenderstraat 36, 5801CK Venray</meta:user-defined>
    <dc:language>nl</dc:language>
    <meta:user-defined meta:name="OVERHEIDop.locatietype/OVERHEIDop.gebiedsmarkering">Vlak</meta:user-defined>
    <meta:user-defined meta:name="DC.title">Besluit - regulier - Omgevingsvergunning - Verleend - Hoenderstraat 36, 5801CK Venray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0527</meta:user-defined>
    <meta:user-defined meta:name="OVERHEIDop.GmbID/DC.identifier">gmb-2026-360527</meta:user-defined>
    <meta:user-defined meta:name="OVERHEIDop.versieInformatie"/>
  </office:meta>
</office:document-meta>
</file>