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Zeesweg 7, 5975PP Sevenum, Kennisgeving verlenging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10350</text:p>
            <text:p text:style-name="common-al">De omschrijving van de zaak: realiseren nieuwe rijhal met opslagruimte naast de bestaande bebouwing</text:p>
            <text:p text:style-name="common-al">De ontvangstdatum van de zaak: 8 mei 2026</text:p>
            <text:p text:style-name="common-al">De globale locatie: Zeesweg 7, 5975PP Sevenum</text:p>
            <text:p text:style-name="common-al">De ingerichte naam van het zaaktype: Omgevingsvergunning</text:p>
            <text:p text:style-name="common-al"/>
            <text:p text:style-name="common-al">
            <text:span text:style-name="nadrukvet">Activiteit(en)</text:span>
          </text:p>
            <text:list text:style-name="id1-3-2-1-1-9">
              <text:list-item text:style-override="id1-3-2-1-1-9-1">
                <text:number>•</text:number>
                <text:p text:style-name="al">technische bouwactiviteit</text:p>
              </text:list-item>
              <text:list-item text:style-override="id1-3-2-1-1-9-2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besluitdatum: 23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6051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10350</meta:user-defined>
    <meta:user-defined meta:name="DCTERMS.abstract">Betreft: Beschikking verlenging beslistermijn op locatie Zeesweg 7, 5975PP Sevenu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Zeesweg 7, 5975PP Sevenum, Kennisgeving verlenging beslistermijn aanvraag omgevingsvergunnin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519</meta:user-defined>
    <meta:user-defined meta:name="OVERHEIDop.GmbID/DC.identifier">gmb-2026-360519</meta:user-defined>
    <meta:user-defined meta:name="OVERHEIDop.versieInformatie"/>
  </office:meta>
</office:document-meta>
</file>