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langs de Kapellestraat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3 juli 2026 een aanvraag met zaaknummer<text:span text:style-name="nadrukvet"> Z2026-00001300</text:span> hebben ontvangen voor het verwijderen en planten van bomen (PRW197) op de locatie <text:span text:style-name="nadrukvet">langs de Kapellestraat in Sas van Gent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30 juli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J. (Jeroen) de Buck, loco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05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00</meta:user-defined>
    <meta:user-defined meta:name="DCTERMS.abstract">Ingekomen aanvraag - langs de Kapellestraat in Sas van Gent</meta:user-defined>
    <dc:language>nl</dc:language>
    <meta:user-defined meta:name="OVERHEIDop.locatietype/OVERHEIDop.gebiedsmarkering">Vlak</meta:user-defined>
    <meta:user-defined meta:name="DC.title">Ingekomen aanvraag - langs de Kapellestraat in Sas van Gen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0506</meta:user-defined>
    <meta:user-defined meta:name="OVERHEIDop.GmbID/DC.identifier">gmb-2026-360506</meta:user-defined>
    <meta:user-defined meta:name="OVERHEIDop.versieInformatie"/>
  </office:meta>
</office:document-meta>
</file>