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Bloemendaalseweg 250a, 2051GN Ov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14 mei 2026 een aanvraag om een omgevingsvergunning voor het adres Bloemendaalseweg 250a, 2051GN Overveen. De omgevingsvergunning is verleend. De gemeente geeft hiermee toestemming voor het maken van twee openslaande deuren en gebruik kelder als kamer/berging. Het besluit is verzonden op 23 juli 2026. </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04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68</meta:user-defined>
    <meta:user-defined meta:name="DCTERMS.abstract">Betreft:  besluit op het adres Bloemendaalseweg 250a, 2051GN Overveen voor het maken van twee openslaande deuren en gebruik kelder als kamer/berging</meta:user-defined>
    <dc:language>nl</dc:language>
    <meta:user-defined meta:name="OVERHEIDop.locatietype/OVERHEIDop.gebiedsmarkering">Vlak</meta:user-defined>
    <meta:user-defined meta:name="DC.title">Verleende omgevingsvergunning voor Bloemendaalseweg 250a, 2051GN Overveen</meta:user-defined>
    <meta:user-defined meta:name="DCTERMS.W3CDTF/DCTERMS.available">2026-07-27</meta:user-defined>
    <meta:user-defined meta:name="DCTERMS.W3CDTF/OVERHEIDop.jaargang">2026</meta:user-defined>
    <meta:user-defined meta:name="OVERHEIDop.publicationIssue">360499</meta:user-defined>
    <meta:user-defined meta:name="OVERHEIDop.GmbID/DC.identifier">gmb-2026-360499</meta:user-defined>
    <meta:user-defined meta:name="OVERHEIDop.versieInformatie"/>
  </office:meta>
</office:document-meta>
</file>