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rt en finish Singelstraat te Goes - Besluit op aanvraag Evenementenvergunning voor Evenementenvergunning voor WEA Stadsloop op 11 sept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Goes maakt bekend dat hij op 23 juli 2026 een Evenementenvergunning heeft verleend voor WEA Stadsloop op 11 september 2026. Start en finish aan de Singelstraat te Goes. Het besluit is geregistreerd onder nummer Z2026-00004467 / B2026-00000558.</text:p>
            <text:p text:style-name="common-al">
            <text:span text:style-name="nadrukvet">Procedure</text:span>
          </text:p>
            <text:p text:style-name="last-al">Tegen een verleende vergunning kunnen belanghebbenden tot en met 3 september 2026 een (gemotiveerd) bezwaarschrift indienen bij de de burgemeester van Goe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6048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8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8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467</meta:user-defined>
    <meta:user-defined meta:name="DCTERMS.abstract">start en finish Singelstraat te Goes - Besluit op aanvraag Evenementenvergunning voor Evenementenvergunning voor WEA Stadsloop op 11 september 2026</meta:user-defined>
    <dc:language>nl</dc:language>
    <meta:user-defined meta:name="OVERHEIDop.locatietype/OVERHEIDop.gebiedsmarkering">Punt</meta:user-defined>
    <meta:user-defined meta:name="DC.title">start en finish Singelstraat te Goes - Besluit op aanvraag Evenementenvergunning voor Evenementenvergunning voor WEA Stadsloop op 11 september 2026</meta:user-defined>
    <meta:user-defined meta:name="DCTERMS.W3CDTF/DCTERMS.available">2026-07-27</meta:user-defined>
    <meta:user-defined meta:name="DCTERMS.W3CDTF/OVERHEIDop.jaargang">2026</meta:user-defined>
    <meta:user-defined meta:name="OVERHEIDop.publicationIssue">360487</meta:user-defined>
    <meta:user-defined meta:name="OVERHEIDop.GmbID/DC.identifier">gmb-2026-360487</meta:user-defined>
    <meta:user-defined meta:name="OVERHEIDop.versieInformatie"/>
  </office:meta>
</office:document-meta>
</file>