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isoleren kapverdieping en plaatsen pv-panelen, Kaiserstraat 34 2311G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622</text:p>
            <text:p text:style-name="common-al">
            <text:span text:style-name="nadrukvet">Ingekomen:</text:span> 22-07-2026</text:p>
            <text:p text:style-name="common-al">
            <text:span text:style-name="nadrukvet">Locatie:</text:span> Kaiserstraat 34 2311G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622" xlink:type="simple">publicatiesomgevingsvergunningen@leiden.nl</text:a> de volgende gegevens:</text:p>
            <text:p text:style-name="common-al">-het kenmerk van de aanvraag: Z/26/4019622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04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4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622</meta:user-defined>
    <meta:user-defined meta:name="DCTERMS.abstract">isoleren kapverdieping en plaatsen pv-pan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isoleren kapverdieping en plaatsen pv-panelen, Kaiserstraat 34 2311GS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70_Samenvatting 000|exb-2026-26867</meta:user-defined>
    <meta:user-defined meta:name="OVERHEIDop.publicationIssue">360481</meta:user-defined>
    <meta:user-defined meta:name="OVERHEIDop.GmbID/DC.identifier">gmb-2026-360481</meta:user-defined>
    <meta:user-defined meta:name="OVERHEIDop.versieInformatie"/>
  </office:meta>
</office:document-meta>
</file>