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evenementenvergunning: 23 juli 2026 verleend Sporthal de Ringen, Delfzij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 </text:span>verleend</text:p>
            <text:p text:style-name="common-al">Beslisdatum: 23 juli 2026</text:p>
            <text:p text:style-name="common-al">Omschrijving: Delfzijl Open Darts 2026</text:p>
            <text:p text:style-name="common-al">Locatie: Sporthal de Ringen, Delfzijl</text:p>
            <text:p text:style-name="common-al">Zaaknummer: Z2026-00003126</text:p>
            <text:p text:style-name="common-al">
            <text:span text:style-name="nadrukvet">Informatie</text:span>
          </text:p>
            <text:p text:style-name="common-al">Voor meer informatie kunt u contact opnemen met de gemeente Eemsdelta via telefoonnummer 14 0596 of per e-mail gemeente@eemsdelta.nl.</text:p>
            <text:p text:style-name="common-al">
            <text:span text:style-name="nadrukvet">Bezwaar indienen</text:span>
          </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6045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5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5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3126</meta:user-defined>
    <meta:user-defined meta:name="DCTERMS.abstract">Besluit evenementenvergunning: 23 juli 2026 verleend voor Delfzijl Open Darts 2026 op de locatie Sporthal de Ringen, Delfzijl</meta:user-defined>
    <dc:language>nl</dc:language>
    <meta:user-defined meta:name="OVERHEIDop.locatietype/OVERHEIDop.gebiedsmarkering">Vlak</meta:user-defined>
    <meta:user-defined meta:name="DC.title">Kennisgeving besluit evenementenvergunning: 23 juli 2026 verleend Sporthal de Ringen, Delfzijl</meta:user-defined>
    <meta:user-defined meta:name="DCTERMS.W3CDTF/DCTERMS.available">2026-07-27</meta:user-defined>
    <meta:user-defined meta:name="DCTERMS.W3CDTF/OVERHEIDop.jaargang">2026</meta:user-defined>
    <meta:user-defined meta:name="OVERHEIDop.publicationIssue">360459</meta:user-defined>
    <meta:user-defined meta:name="OVERHEIDop.GmbID/DC.identifier">gmb-2026-360459</meta:user-defined>
    <meta:user-defined meta:name="OVERHEIDop.versieInformatie"/>
  </office:meta>
</office:document-meta>
</file>