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buiten behandeling gesteld Wijttenbachstraat 49B 1093HT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creëren van een muurdoorbraak</text:p>
            <text:p text:style-name="common-al">Besluit: buiten behandeling gesteld</text:p>
            <text:p text:style-name="common-al">Besluit verzonden op: 23-07-2026</text:p>
            <text:p text:style-name="common-al">Zaakadres: Wijttenbachstraat 49B 1093HT Amsterdam</text:p>
            <text:p text:style-name="common-al">Zaaknummer: Z2026-019478</text:p>
            <text:p text:style-name="common-al">DSO-nummer: 2026050101387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VTH.Procesuitvoering.sdo@amsterdam.nl?Subject=Dossiernummer Z2026-019478" xlink:type="simple">VTH.Procesuitvoering.sdo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23-07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veelgevraagd" xlink:type="simple">https://www.amsterdam.nl/veelgevraagd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0431</text:span><text:line-break/><text:date style:data-style-name="dag" text:fixed="true" text:date-value="2026-07-27"/><text:line-break/><text:date style:data-style-name="jaar" text:fixed="true" text:date-value="2026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0431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0431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19478</meta:user-defined>
    <meta:user-defined meta:name="DCTERMS.abstract">creëren van een muurdoorbraak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mgevingsvergunning reguliere procedure buiten behandeling gesteld Wijttenbachstraat 49B 1093HT Amsterdam</meta:user-defined>
    <meta:user-defined meta:name="DCTERMS.W3CDTF/DCTERMS.available">2026-07-27</meta:user-defined>
    <meta:user-defined meta:name="DCTERMS.W3CDTF/OVERHEIDop.jaargang">2026</meta:user-defined>
    <meta:user-defined meta:name="OVERHEIDop.publicationIssue">360431</meta:user-defined>
    <meta:user-defined meta:name="OVERHEIDop.GmbID/DC.identifier">gmb-2026-360431</meta:user-defined>
    <meta:user-defined meta:name="OVERHEIDop.versieInformatie"/>
  </office:meta>
</office:document-meta>
</file>