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geweigerd - Amstelveenseweg 577, Amsterdam - Verschillende aanpassingen aan de won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De verschillende aanpassingen betreffen het realiseren van een uitbouw, dakkapel, koekoek, het doorbreken van dragende wanden en het splitsen van de woning. </text:p>
            <text:p text:style-name="common-al">De aangevraagde vergunning voor de omgevingsplanactiviteit bouwwerken wordt geweigerd. </text:p>
            <text:p text:style-name="common-al">De aangevraagde vergunning voor de bouwactiviteit wordt wel verleend, maar door de weigering van de andere activiteit mogen de aanpassingen niet uitgevoerd worden.</text:p>
            <text:p text:style-name="common-al">Zaaknummer: OD2025-0036188</text:p>
            <text:p text:style-name="common-al">DSO nummer: 2025111401218</text:p>
            <text:p text:style-name="common-al">Uitkomst besluit: geweigerd</text:p>
            <text:p text:style-name="common-al">Datum besluit: 12-06-2026</text:p>
            <text:p text:style-name="common-al">Bezwaar in te dienen tot en met: 24-07-2026</text:p>
            <text:p text:style-name="common-al">Namens: Gemeente Amsterdam</text:p>
            <text:p text:style-name="common-al">Wilt u de gepubliceerde documenten behorende bij deze bekendmaking in zien, klik dan <text:a xlink:href="https://edataloket.odnzkg.nl/?q={%22search%22:%22OD2025-0036188%22,%22aggs%22:{%22odnzkg_zaak_nummer%22:{%22key%22:%22odnzkg_zaak_nummer%22,%22field%22:%22odnzkg.zaak.nummer.keyword%22,%22fields%22:[],%22type%22:%22keyword%22,%22data%22:[%22OD2025-0036188%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038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8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8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5-0036188</meta:user-defined>
    <meta:user-defined meta:name="DCTERMS.abstract">het realiseren van een achteruitbouw, dakkapel, koekoek, het doorbreken van dragende wanden en het splitsen van de woning</meta:user-defined>
    <dc:language>nl</dc:language>
    <meta:user-defined meta:name="OVERHEIDop.locatietype/OVERHEIDop.gebiedsmarkering">Vlak</meta:user-defined>
    <meta:user-defined meta:name="OVERHEIDop.locatietype/OVERHEIDop.gebiedsmarkering">Punt</meta:user-defined>
    <meta:user-defined meta:name="DC.title">Vergunning geweigerd - Amstelveenseweg 577, Amsterdam - Verschillende aanpassingen aan de woning</meta:user-defined>
    <meta:user-defined meta:name="DCTERMS.W3CDTF/DCTERMS.available">2026-07-27</meta:user-defined>
    <meta:user-defined meta:name="DCTERMS.W3CDTF/OVERHEIDop.jaargang">2026</meta:user-defined>
    <meta:user-defined meta:name="OVERHEIDop.publicationIssue">360389</meta:user-defined>
    <meta:user-defined meta:name="OVERHEIDop.GmbID/DC.identifier">gmb-2026-360389</meta:user-defined>
    <meta:user-defined meta:name="OVERHEIDop.versieInformatie"/>
  </office:meta>
</office:document-meta>
</file>