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Horeca Moergestel voor het houden van ‘het Pleinfeest Moergestel’ op 16 augustus 2026 in Moergeste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Horeca Moergestel </text:span>
                </text:span>voor het houden van ‘het Pleinfeest Moergestel’ op 16 augustus 2026 van 13.00 uur tot 22.00 uur op het St. Jansplein in Moergestel. Verzonden aan aanvrager op 20-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3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Horeca Moergestel voor het houden van ‘het Pleinfeest Moergestel’ op 16 augustus 2026 in Moergestel</meta:user-defined>
    <meta:user-defined meta:name="DCTERMS.W3CDTF/DCTERMS.available">2026-07-29</meta:user-defined>
    <meta:user-defined meta:name="DCTERMS.W3CDTF/OVERHEIDop.jaargang">2026</meta:user-defined>
    <meta:user-defined meta:name="OVERHEIDop.publicationIssue">360364</meta:user-defined>
    <meta:user-defined meta:name="OVERHEIDop.GmbID/DC.identifier">gmb-2026-360364</meta:user-defined>
    <meta:user-defined meta:name="OVERHEIDop.versieInformatie"/>
  </office:meta>
</office:document-meta>
</file>